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0000000057800000171390CE3F0003782C9.jpg" manifest:media-type="image/jpeg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Arial1" svg:font-family="Arial" style:font-family-generic="swiss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Arial" svg:font-family="Arial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automatic-styles>
    <style:style style:name="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><draw:frame draw:style-name="fr1" draw:name="Obraz1" text:anchor-type="char" svg:x="0.192cm" svg:y="-0.323cm" svg:width="17cm" svg:height="4.48cm" draw:z-index="0"><draw:image xlink:href="Pictures/100000000000057800000171390CE3F0003782C9.jpg" xlink:type="simple" xlink:show="embed" xlink:actuate="onLoad" draw:mime-type="image/jpeg"/></draw:frame><draw:frame draw:style-name="fr1" draw:name="Obraz4" text:anchor-type="char" svg:x="0.116cm" svg:y="18.048cm" svg:width="17cm" svg:height="4.48cm" draw:z-index="3"><draw:image xlink:href="Pictures/100000000000057800000171390CE3F0003782C9.jpg" xlink:type="simple" xlink:show="embed" xlink:actuate="onLoad" draw:mime-type="image/jpeg"/></draw:frame><draw:frame draw:style-name="fr1" draw:name="Obraz5" text:anchor-type="char" svg:x="0.116cm" svg:y="13.57cm" svg:width="17cm" svg:height="4.48cm" draw:z-index="4"><draw:image xlink:href="Pictures/100000000000057800000171390CE3F0003782C9.jpg" xlink:type="simple" xlink:show="embed" xlink:actuate="onLoad" draw:mime-type="image/jpeg"/></draw:frame><text:line-break/><text:line-break/><draw:frame draw:style-name="fr1" draw:name="Obraz2" text:anchor-type="char" svg:x="0cm" svg:y="4.479cm" svg:width="17cm" svg:height="4.48cm" draw:z-index="1"><draw:image xlink:href="Pictures/100000000000057800000171390CE3F0003782C9.jpg" xlink:type="simple" xlink:show="embed" xlink:actuate="onLoad" draw:mime-type="image/jpeg"/></draw:frame><draw:frame draw:style-name="fr1" draw:name="Obraz3" text:anchor-type="char" svg:x="0.116cm" svg:y="9.091cm" svg:width="17cm" svg:height="4.48cm" draw:z-index="2"><draw:image xlink:href="Pictures/100000000000057800000171390CE3F0003782C9.jpg" xlink:type="simple" xlink:show="embed" xlink:actuate="onLoad" draw:mime-type="image/jpeg"/></draw:frame></text:p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Arial1" svg:font-family="Arial" style:font-family-generic="swiss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Arial" svg:font-family="Arial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pl" fo:country="PL" style:letter-kerning="true" style:font-name-asian="NSimSun" style:font-size-asian="10.5pt" style:language-asian="zh" style:country-asian="CN" style:font-name-complex="Arial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pl" fo:country="PL" style:letter-kerning="true" style:font-name-asian="NSimSun" style:font-size-asian="10.5pt" style:language-asian="zh" style:country-asian="CN" style:font-name-complex="Arial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1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1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1" style:font-family-complex="Arial" style:font-family-generic-complex="swiss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creation-date>2025-02-07T14:57:01.664000000</meta:creation-date>
    <dc:date>2025-02-07T15:55:54.073000000</dc:date>
    <meta:editing-duration>PT48M42S</meta:editing-duration>
    <meta:editing-cycles>1</meta:editing-cycles>
    <meta:document-statistic meta:table-count="0" meta:image-count="5" meta:object-count="0" meta:page-count="1" meta:paragraph-count="1" meta:word-count="0" meta:character-count="2" meta:non-whitespace-character-count="0"/>
    <meta:generator>LibreOffice/7.0.2.2$Windows_X86_64 LibreOffice_project/8349ace3c3162073abd90d81fd06dcfb6b36b994</meta:generator>
  </office:meta>
</office:document-meta>
</file>